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text-properties style:font-name="Book Antiqua" fo:font-size="14pt" style:font-size-asian="14pt" style:font-size-complex="14pt"/>
    </style:style>
    <style:style style:name="T3" style:parent-style-name="Car.predefinitoparagrafo" style:family="text">
      <style:text-properties style:font-name="Book Antiqua" style:font-name-complex="Book Antiqua" fo:font-size="14pt" style:font-size-asian="14pt" style:font-size-complex="14pt" fo:language="en" fo:country="GB"/>
    </style:style>
    <style:style style:name="T4" style:parent-style-name="Car.predefinitoparagrafo" style:family="text">
      <style:text-properties style:font-name="Book Antiqua" fo:font-size="14pt" style:font-size-asian="14pt" fo:language="en" fo:country="GB"/>
    </style:style>
    <style:style style:name="P5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6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7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8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9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10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11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12" style:parent-style-name="Standard" style:family="paragraph">
      <style:text-properties style:font-name="Book Antiqua" style:font-name-complex="Book Antiqua" fo:color="#CE181E" fo:font-size="14pt" style:font-size-asian="14pt" style:font-size-complex="14pt" fo:language="en" fo:country="GB"/>
    </style:style>
    <style:style style:name="P13" style:parent-style-name="Standard" style:family="paragraph">
      <style:text-properties style:font-name="Book Antiqua" style:font-name-complex="Book Antiqua" fo:color="#CE181E" fo:font-size="14pt" style:font-size-asian="14pt" style:font-size-complex="14pt" fo:language="en" fo:country="GB"/>
    </style:style>
    <style:style style:name="P14" style:parent-style-name="Standard" style:family="paragraph">
      <style:text-properties style:font-name="Book Antiqua" style:font-name-complex="Book Antiqua" fo:font-size="14pt" style:font-size-asian="14pt" style:font-size-complex="14pt" fo:language="en" fo:country="GB"/>
    </style:style>
    <style:style style:name="P15" style:parent-style-name="Standard" style:family="paragraph">
      <style:text-properties style:font-name="Book Antiqua" style:font-name-complex="Book Antiqua" fo:color="#CE181E" fo:font-size="14pt" style:font-size-asian="14pt" style:font-size-complex="14pt" fo:language="en" fo:country="GB"/>
    </style:style>
    <style:style style:name="P16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17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18" style:parent-style-name="Textbody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000000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T19" style:parent-style-name="Car.predefinitoparagrafo" style:family="text">
      <style:text-properties style:font-name="Book Antiqua" fo:font-size="14pt" style:font-size-asian="14pt"/>
    </style:style>
    <style:style style:name="P20" style:parent-style-name="Textbody" style:family="paragraph">
      <style:text-properties style:font-name="Book Antiqua" fo:font-size="14pt" style:font-size-asian="14pt"/>
    </style:style>
    <style:style style:name="P21" style:parent-style-name="Textbody" style:family="paragraph">
      <style:text-properties style:font-name="Book Antiqua" fo:font-size="14pt" style:font-size-asian="14pt"/>
    </style:style>
    <style:style style:name="P22" style:parent-style-name="Textbody" style:family="paragraph">
      <style:text-properties style:font-name="Book Antiqua" fo:font-size="14pt" style:font-size-asian="14pt"/>
    </style:style>
    <style:style style:name="P23" style:parent-style-name="Textbody" style:family="paragraph">
      <style:text-properties style:font-name="Book Antiqua" fo:font-size="14pt" style:font-size-asian="14pt"/>
    </style:style>
    <style:style style:name="T24" style:parent-style-name="Car.predefinitoparagrafo" style:family="text">
      <style:text-properties style:font-name="Book Antiqua" fo:font-size="14pt" style:font-size-asian="14pt"/>
    </style:style>
    <style:style style:name="P25" style:parent-style-name="Textbody" style:family="paragraph">
      <style:text-properties style:font-name="Book Antiqua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6" style:parent-style-name="Textbody" style:family="paragraph">
      <style:text-properties style:font-name="Book Antiqua" fo:font-size="14pt" style:font-size-asian="14pt"/>
    </style:style>
    <style:style style:name="P27" style:parent-style-name="Textbody" style:family="paragraph">
      <style:text-properties style:font-name="Book Antiqua" fo:font-size="14pt" style:font-size-asian="14pt"/>
    </style:style>
    <style:style style:name="P28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29" style:parent-style-name="Textbody" style:family="paragraph">
      <style:text-properties style:font-name="Book Antiqua" style:font-name-complex="Book Antiqua" fo:font-size="14pt" style:font-size-asian="14pt"/>
    </style:style>
    <style:style style:name="P30" style:parent-style-name="Textbody" style:family="paragraph">
      <style:text-properties style:font-name="Book Antiqua" style:font-name-complex="Book Antiqua" fo:font-size="14pt" style:font-size-asian="14pt"/>
    </style:style>
    <style:style style:name="P31" style:parent-style-name="Textbody" style:family="paragraph">
      <style:text-properties style:font-name="Book Antiqua" style:font-name-complex="Book Antiqua" fo:font-size="14pt" style:font-size-asian="14pt"/>
    </style:style>
    <style:style style:name="P32" style:parent-style-name="Textbody" style:family="paragraph">
      <style:text-properties style:font-name="Book Antiqua" style:font-name-complex="Book Antiqua" fo:font-size="14pt" style:font-size-asian="14pt"/>
    </style:style>
    <style:style style:name="P33" style:parent-style-name="Textbody" style:family="paragraph">
      <style:text-properties style:font-name="Book Antiqua" style:font-name-complex="Book Antiqua" fo:font-size="14pt" style:font-size-asian="14pt"/>
    </style:style>
    <style:style style:name="T34" style:parent-style-name="Car.predefinitoparagrafo" style:family="text">
      <style:text-properties style:font-name="Book Antiqua" style:font-name-complex="Book Antiqua" fo:color="#CE181E" fo:font-size="16pt" style:font-size-asian="16pt" style:font-size-complex="16pt" fo:language="en" fo:country="GB"/>
    </style:style>
    <style:style style:name="T35" style:parent-style-name="Car.predefinitoparagrafo" style:family="text">
      <style:text-properties style:font-name="Book Antiqua" style:font-name-complex="Book Antiqua" fo:color="#000000" fo:font-size="16pt" style:font-size-asian="16pt" style:font-size-complex="16pt" fo:language="en" fo:country="GB"/>
    </style:style>
    <style:style style:name="P36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37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38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39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0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1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2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3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4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5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6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7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8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49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0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1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T52" style:parent-style-name="Car.predefinitoparagrafo" style:family="text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3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4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5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6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7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8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59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60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61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name="P62" style:parent-style-name="Standard" style:family="paragraph">
      <style:text-properties style:font-name="Book Antiqua" style:font-name-complex="Book Antiqua" fo:font-weight="bold" style:font-weight-asian="bold" style:font-weight-complex="bold" fo:font-style="italic" style:font-style-asian="italic" style:font-style-complex="italic" fo:color="#CE181E" fo:font-size="16pt" style:font-size-asian="16pt" style:font-size-complex="16pt" style:text-underline-type="single" style:text-underline-style="solid" style:text-underline-width="auto" style:text-underline-mode="continuous" fo:language="en" fo:country="GB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Forma1" text:anchor-type="paragraph" svg:x="0.00079in" svg:y="0.17008in" svg:width="7.23149in" svg:height="1.73307in" style:rel-width="scale" style:rel-height="scale"><draw:image xlink:href="media/image1.jpeg" xlink:type="simple" xlink:show="embed" xlink:actuate="onLoad"/><svg:title/><svg:desc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2">PREVENTIVO STRADA DI ACCESSO A PARCHEGGI</text:p>
      <text:p text:style-name="Standard"><text:span text:style-name="T3">RIF:<text:s/></text:span>“<text:s/><text:span text:style-name="T4">ENTE DI GESTIONE PER I PARCHI E LA BIODIVERSITA’ “</text:span><text:s text:c="2"/>12-02-2026</text:p>
      <text:p text:style-name="P5"/>
      <text:p text:style-name="P6">-Rimozione di almeno 30/40 cm di terra in tutta l’area decisa, mantenendo il materiale sul posto<text:s/></text:p>
      <text:p text:style-name="P7"/>
      <text:p text:style-name="P8">-Fornitura e posa di fondo riciclato<text:s/></text:p>
      <text:p text:style-name="P9"/>
      <text:p text:style-name="P10">-Fornitura e posa di stabilizzato grigio, compreso utilizzo di piastre vibrante compattatrice,</text:p>
      <text:p text:style-name="P11"/>
      <text:p text:style-name="P12">€ 4080</text:p>
      <text:p text:style-name="P13"/>
      <text:p text:style-name="P14">-E’ compresa la solo posa dei due attraversamenti in legno da voi forniti, e il trasporto dei legni da san Giacomo a Pieve di Trebbio<text:s/></text:p>
      <text:p text:style-name="P15"/>
      <text:p text:style-name="P16">TOTALE LAVORO € 4080<text:s/>+ Iva di legge</text:p>
      <text:p text:style-name="P17"/>
      <text:p text:style-name="P18">ONERI A CARICO DELLA COMMITTENZA</text:p>
      <text:p text:style-name="Textbody"> <text:span text:style-name="T19">- Fornitura energia elettrica SE POSSIBILE;</text:span></text:p>
      <text:p text:style-name="P20">- Acqua potabile se necessaria alle lavorazioni;</text:p>
      <text:p text:style-name="P21">- I.V.A. di Legge;</text:p>
      <text:p text:style-name="P22">- Tasse ed oneri per occupazione di suolo pubblico (eventuale);</text:p>
      <text:p text:style-name="P23">- Eventuali autorizzazioni e permessi dalla Pubblica Amministrazione per l’esecuzione dei lavori;</text:p>
      <text:p text:style-name="Textbody"><text:span text:style-name="T24">- Spese tecniche</text:span></text:p>
      <text:p text:style-name="Textbody"/>
      <text:p text:style-name="P25">PIANO DI PAGAMENTO</text:p>
      <text:soft-page-break/>
      <text:p text:style-name="P26">- Per le lavorazioni svolte viene richiesto il pagamento a fine lavori</text:p>
      <text:p text:style-name="P27">- I prezzi sopraindicati sono considerati i.v.a. esclusa</text:p>
      <text:p text:style-name="P28"/>
      <text:p text:style-name="P29">A vostra disposizione per ogni ulteriore chiarimento, cogliamo occasione per porgervi distinti saluti</text:p>
      <text:p text:style-name="P30"/>
      <text:p text:style-name="P31"/>
      <text:p text:style-name="P32"/>
      <text:p text:style-name="P33"><text:s text:c="2"/>EDIL91 SRLS <text:s text:c="36"/>FIRMA PER ACCETTAZIONE <text:s text:c="4"/></text:p>
      <text:p text:style-name="Standard"><text:span text:style-name="T34"><text:s text:c="55"/></text:span><text:span text:style-name="T35">……………………………..</text:span></text:p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Standard"><text:span text:style-name="T52"><draw:frame draw:z-index="251659264" draw:style-name="a1" draw:name="Forma2" text:anchor-type="paragraph" svg:x="0in" svg:y="0.16111in" svg:width="7.48031in" svg:height="1.77598in" style:rel-width="scale" style:rel-height="scale"><draw:image xlink:href="media/image2.jpeg" xlink:type="simple" xlink:show="embed" xlink:actuate="onLoad"/><svg:title/><svg:desc/></draw:frame></text:span></text:p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Book Antiqua" svg:font-family="Book Antiqua" style:font-family-generic="roman" style:font-pitch="variable" svg:panose-1="2 4 6 2 5 3 5 3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Andrea Ferrari</dc:creator>
    <meta:creation-date>2025-03-11T06:28:00Z</meta:creation-date>
    <dc:date>2026-02-27T06:07:00Z</dc:date>
    <meta:print-date>2025-03-11T06:54:00Z</meta:print-date>
    <meta:template xlink:href="Normal" xlink:type="simple"/>
    <meta:editing-cycles>5</meta:editing-cycles>
    <meta:editing-duration>PT12120S</meta:editing-duration>
    <meta:document-statistic meta:page-count="3" meta:paragraph-count="2" meta:word-count="192" meta:character-count="1291" meta:row-count="9" meta:non-whitespace-character-count="1101"/>
  </office:meta>
</office:document-meta>
</file>